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F4000000A478B8E131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justify" style:justify-single-word="false" fo:text-indent="0.64cm" style:auto-text-indent="false"/>
    </style:style>
    <style:style style:name="P2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weight="bold" style:font-weight-asian="bold" style:font-weight-complex="bold"/>
    </style:style>
    <style:style style:name="P3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language="ru" fo:country="RU" fo:font-weight="bold" style:font-weight-asian="bold" style:font-weight-complex="bold"/>
    </style:style>
    <style:style style:name="P4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weight="normal" style:font-weight-asian="normal" style:font-weight-complex="normal"/>
    </style:style>
    <style:style style:name="P5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weight="normal" fo:background-color="#cfe7f5" style:font-weight-asian="normal" style:font-weight-complex="normal"/>
    </style:style>
    <style:style style:name="P6" style:family="paragraph" style:parent-style-name="Standard">
      <style:paragraph-properties fo:margin-left="0cm" fo:margin-right="0cm" fo:text-align="center" style:justify-single-word="false" fo:text-indent="0.64cm" style:auto-text-indent="false"/>
      <style:text-properties fo:color="#801900" fo:font-size="20pt" fo:language="ru" fo:country="RU" fo:font-weight="bold" style:font-size-asian="20pt" style:font-weight-asian="bold" style:font-size-complex="20pt" style:font-weight-complex="bold"/>
    </style:style>
    <style:style style:name="P7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background-color="#ffffcc"/>
    </style:style>
    <style:style style:name="P8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size="10pt" fo:background-color="#ffffcc" style:font-size-asian="10pt" style:font-size-complex="10pt"/>
    </style:style>
    <style:style style:name="P9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size="10pt" fo:font-weight="bold" fo:background-color="#cfe7f5" style:font-size-asian="10pt" style:font-weight-asian="bold" style:font-size-complex="10pt" style:font-weight-complex="bold"/>
    </style:style>
    <style:style style:name="P10" style:family="paragraph" style:parent-style-name="Standard">
      <style:paragraph-properties fo:margin-left="0cm" fo:margin-right="0cm" fo:text-align="justify" style:justify-single-word="false" fo:text-indent="0.64cm" style:auto-text-indent="false"/>
      <style:text-properties fo:font-size="12pt" fo:background-color="#ffffcc" style:font-size-asian="12pt" style:font-size-complex="12pt"/>
    </style:style>
    <style:style style:name="P11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</style:style>
    <style:style style:name="P12" style:family="paragraph" style:parent-style-name="Standard">
      <style:paragraph-properties fo:margin-left="0cm" fo:margin-right="0cm" fo:margin-top="0.4cm" fo:margin-bottom="0cm" fo:text-align="center" style:justify-single-word="false" fo:text-indent="0.64cm" style:auto-text-indent="false"/>
      <style:text-properties fo:font-size="13pt" fo:font-weight="bold" fo:background-color="#e6e6ff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margin-top="0.4cm" fo:margin-bottom="0cm" fo:text-align="center" style:justify-single-word="false" fo:text-indent="0.64cm" style:auto-text-indent="false"/>
      <style:text-properties fo:font-size="13pt" fo:language="ru" fo:country="RU" fo:font-weight="bold" fo:background-color="#e6e6ff" style:font-size-asian="13pt" style:font-weight-asian="bold" style:font-size-complex="13pt" style:font-weight-complex="bold"/>
    </style:style>
    <style:style style:name="P14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background-color="#e6e6ff"/>
    </style:style>
    <style:style style:name="P15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language="ru" fo:country="RU" fo:font-weight="normal" fo:background-color="#e6e6ff" style:font-weight-asian="normal" style:font-weight-complex="normal"/>
    </style:style>
    <style:style style:name="P16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language="ru" fo:country="RU" fo:background-color="#e6e6ff"/>
    </style:style>
    <style:style style:name="P17" style:family="paragraph" style:parent-style-name="Standard">
      <style:paragraph-properties fo:margin-left="0cm" fo:margin-right="0cm" fo:margin-top="0.4cm" fo:margin-bottom="0cm" fo:text-align="center" style:justify-single-word="false" fo:text-indent="0.64cm" style:auto-text-indent="false"/>
      <style:text-properties fo:font-size="18pt" style:font-size-asian="18pt" style:font-size-complex="18pt"/>
    </style:style>
    <style:style style:name="P18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font-size="18pt" style:font-size-asian="18pt" style:font-size-complex="18pt"/>
    </style:style>
    <style:style style:name="P19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background-color="#ffffcc"/>
    </style:style>
    <style:style style:name="P20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background-color="#cfe7f5"/>
    </style:style>
    <style:style style:name="P21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/>
      <style:text-properties fo:font-size="10pt" fo:font-weight="normal" fo:background-color="#cfe7f5" style:font-size-asian="10pt" style:font-weight-asian="normal" style:font-size-complex="10pt" style:font-weight-complex="normal"/>
    </style:style>
    <style:style style:name="P22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 fo:background-color="#cfe7f5">
        <style:background-image/>
      </style:paragraph-properties>
    </style:style>
    <style:style style:name="P23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 fo:background-color="#cfe7f5">
        <style:background-image/>
      </style:paragraph-properties>
      <style:text-properties fo:background-color="#cfe7f5"/>
    </style:style>
    <style:style style:name="P24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 fo:background-color="#cfe7f5">
        <style:background-image/>
      </style:paragraph-properties>
      <style:text-properties fo:language="ru" fo:country="RU"/>
    </style:style>
    <style:style style:name="P25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 fo:break-before="page"/>
    </style:style>
    <style:style style:name="P26" style:family="paragraph" style:parent-style-name="Standard">
      <style:paragraph-properties fo:margin-left="0cm" fo:margin-right="0cm" fo:margin-top="0.4cm" fo:margin-bottom="0cm" fo:text-align="justify" style:justify-single-word="false" fo:text-indent="0.64cm" style:auto-text-indent="false" fo:break-before="page" fo:background-color="#cfe7f5">
        <style:background-image/>
      </style:paragraph-properties>
      <style:text-properties fo:language="ru" fo:country="RU"/>
    </style:style>
    <style:style style:name="P27" style:family="paragraph" style:parent-style-name="Standard">
      <style:paragraph-properties fo:margin-left="0cm" fo:margin-right="0cm" fo:text-align="justify" style:justify-single-word="false" fo:text-indent="0.64cm" style:auto-text-indent="false" fo:background-color="#cfe7f5">
        <style:background-image/>
      </style:paragraph-properties>
    </style:style>
    <style:style style:name="P28" style:family="paragraph" style:parent-style-name="Standard">
      <style:paragraph-properties fo:margin-left="0cm" fo:margin-right="0cm" fo:text-align="justify" style:justify-single-word="false" fo:text-indent="0.64cm" style:auto-text-indent="false" fo:break-before="page"/>
    </style:style>
    <style:style style:name="P29" style:family="paragraph" style:parent-style-name="Standard" style:master-page-name="">
      <style:paragraph-properties fo:margin-left="0cm" fo:margin-right="0cm" fo:text-align="center" style:justify-single-word="false" fo:text-indent="0.64cm" style:auto-text-indent="false" style:page-number="auto"/>
      <style:text-properties fo:color="#801900" fo:font-size="20pt" fo:language="ru" fo:country="RU" fo:font-weight="bold" style:font-size-asian="20pt" style:font-weight-asian="bold" style:font-size-complex="20pt" style:font-weight-complex="bold"/>
    </style:style>
    <style:style style:name="P30" style:family="paragraph" style:parent-style-name="Footnote">
      <style:paragraph-properties fo:text-align="justify" style:justify-single-word="false"/>
    </style:style>
    <style:style style:name="P31" style:family="paragraph" style:parent-style-name="Standard" style:master-page-name="">
      <style:paragraph-properties fo:margin-left="-0.044cm" fo:margin-right="0cm" fo:text-align="justify" style:justify-single-word="false" fo:text-indent="0cm" style:auto-text-indent="false" style:page-number="auto"/>
      <style:text-properties style:font-name="Times New Roman" fo:font-size="10pt" style:font-size-asian="10pt" style:font-size-complex="10pt"/>
    </style:style>
    <style:style style:name="P32" style:family="paragraph" style:parent-style-name="Standard">
      <style:paragraph-properties fo:margin-left="-0.023cm" fo:margin-right="0cm" fo:text-indent="0cm" style:auto-text-indent="false"/>
    </style:style>
    <style:style style:name="P33" style:family="paragraph" style:parent-style-name="Standard">
      <style:paragraph-properties fo:margin-left="-0.023cm" fo:margin-right="0cm" fo:text-align="center" style:justify-single-word="false" fo:text-indent="0cm" style:auto-text-indent="false"/>
      <style:text-properties fo:font-size="44pt" fo:language="en" fo:country="US" style:font-size-asian="44pt" style:font-size-complex="44pt"/>
    </style:style>
    <style:style style:name="P34" style:family="paragraph" style:parent-style-name="Standard">
      <style:paragraph-properties fo:margin-left="-0.023cm" fo:margin-right="0cm" fo:text-align="end" style:justify-single-word="false" fo:text-indent="0cm" style:auto-text-indent="false"/>
      <style:text-properties fo:font-size="44pt" fo:language="en" fo:country="US" style:font-size-asian="44pt" style:font-size-complex="44pt"/>
    </style:style>
    <style:style style:name="P35" style:family="paragraph" style:parent-style-name="Standard">
      <style:paragraph-properties fo:margin-left="-0.023cm" fo:margin-right="0cm" fo:text-align="justify" style:justify-single-word="false" fo:text-indent="0.75cm" style:auto-text-indent="false"/>
    </style:style>
    <style:style style:name="P36" style:family="paragraph" style:parent-style-name="Standard">
      <style:paragraph-properties fo:margin-left="-0.023cm" fo:margin-right="0cm" fo:text-align="justify" style:justify-single-word="false" fo:text-indent="0.75cm" style:auto-text-indent="false"/>
      <style:text-properties fo:font-size="10pt" style:font-size-asian="10pt" style:font-size-complex="10pt"/>
    </style:style>
    <style:style style:name="P37" style:family="paragraph" style:parent-style-name="Standard">
      <style:paragraph-properties fo:margin-left="-0.023cm" fo:margin-right="0cm" fo:text-align="justify" style:justify-single-word="false" fo:text-indent="0.75cm" style:auto-text-indent="false"/>
      <style:text-properties fo:font-size="10pt" fo:language="ru" fo:country="RU" style:font-size-asian="10pt" style:font-size-complex="10pt"/>
    </style:style>
    <style:style style:name="P38" style:family="paragraph" style:parent-style-name="Standard" style:master-page-name="">
      <style:paragraph-properties fo:margin-left="-0.023cm" fo:margin-right="0cm" fo:margin-top="0.4cm" fo:margin-bottom="0cm" fo:text-align="justify" style:justify-single-word="false" fo:text-indent="0.75cm" style:auto-text-indent="false" style:page-number="auto"/>
    </style:style>
    <style:style style:name="P39" style:family="paragraph" style:parent-style-name="Standard">
      <style:paragraph-properties fo:margin-left="-0.023cm" fo:margin-right="0cm" fo:margin-top="0.199cm" fo:margin-bottom="0cm" fo:text-align="justify" style:justify-single-word="false" fo:text-indent="0.75cm" style:auto-text-indent="false"/>
    </style:style>
    <style:style style:name="P40" style:family="paragraph" style:parent-style-name="Standard">
      <style:paragraph-properties fo:margin-left="-0.023cm" fo:margin-right="0cm" fo:margin-top="0.199cm" fo:margin-bottom="0cm" fo:text-align="justify" style:justify-single-word="false" fo:text-indent="0.75cm" style:auto-text-indent="false"/>
      <style:text-properties fo:language="ru" fo:country="RU"/>
    </style:style>
    <style:style style:name="P41" style:family="paragraph" style:parent-style-name="Standard">
      <style:paragraph-properties fo:margin-left="-0.023cm" fo:margin-right="0cm" fo:margin-top="0.199cm" fo:margin-bottom="0cm" fo:text-align="justify" style:justify-single-word="false" fo:text-indent="0.75cm" style:auto-text-indent="false"/>
      <style:text-properties fo:language="ru" fo:country="RU" fo:font-weight="bold" style:font-weight-asian="bold" style:font-weight-complex="bold"/>
    </style:style>
    <style:style style:name="P42" style:family="paragraph" style:parent-style-name="Standard">
      <style:paragraph-properties fo:margin-left="-0.023cm" fo:margin-right="0cm" fo:margin-top="0.199cm" fo:margin-bottom="0cm" fo:text-align="justify" style:justify-single-word="false" fo:text-indent="0.75cm" style:auto-text-indent="false" fo:break-before="page"/>
      <style:text-properties fo:language="ru" fo:country="RU"/>
    </style:style>
    <style:style style:name="P43" style:family="paragraph" style:parent-style-name="Footnote">
      <style:paragraph-properties fo:margin-left="0cm" fo:margin-right="0cm" fo:text-align="justify" style:justify-single-word="false" fo:text-indent="0cm" style:auto-text-indent="false"/>
    </style:style>
    <style:style style:name="P44" style:family="paragraph" style:parent-style-name="Footnote">
      <style:paragraph-properties fo:margin-left="0cm" fo:margin-right="0cm" fo:text-align="justify" style:justify-single-word="false" fo:text-indent="0cm" style:auto-text-indent="false" fo:background-color="transparent">
        <style:background-image/>
      </style:paragraph-properties>
      <style:text-properties fo:font-weight="normal" fo:background-color="transparent" style:font-weight-asian="normal" style:font-weight-complex="normal"/>
    </style:style>
    <style:style style:name="P45" style:family="paragraph" style:parent-style-name="Standard">
      <style:paragraph-properties fo:margin-left="-0.023cm" fo:margin-right="0cm" fo:margin-top="0.199cm" fo:margin-bottom="0cm" fo:text-align="justify" style:justify-single-word="false" fo:text-indent="0.75cm" style:auto-text-indent="false"/>
      <style:text-properties fo:language="ru" fo:country="RU"/>
    </style:style>
    <style:style style:name="T1" style:family="text">
      <style:text-properties fo:language="en" fo:country="US"/>
    </style:style>
    <style:style style:name="T2" style:family="text">
      <style:text-properties fo:language="en" fo:country="US" fo:font-weight="bold" fo:background-color="#ffffcc" style:font-weight-asian="bold" style:font-weight-complex="bold"/>
    </style:style>
    <style:style style:name="T3" style:family="text">
      <style:text-properties fo:language="en" fo:country="US" fo:font-weight="normal" style:font-weight-asian="normal" style:font-weight-complex="normal"/>
    </style:style>
    <style:style style:name="T4" style:family="text">
      <style:text-properties fo:language="en" fo:country="US" fo:font-weight="normal" fo:background-color="#cfe7f5" style:font-weight-asian="normal" style:font-weight-complex="normal"/>
    </style:style>
    <style:style style:name="T5" style:family="text">
      <style:text-properties fo:language="en" fo:country="US" fo:background-color="#cfe7f5"/>
    </style:style>
    <style:style style:name="T6" style:family="text">
      <style:text-properties fo:language="en" fo:country="US" fo:background-color="#ffffcc"/>
    </style:style>
    <style:style style:name="T7" style:family="text">
      <style:text-properties fo:language="en" fo:country="US" fo:background-color="transparent"/>
    </style:style>
    <style:style style:name="T8" style:family="text">
      <style:text-properties fo:language="ru" fo:country="RU"/>
    </style:style>
    <style:style style:name="T9" style:family="text">
      <style:text-properties fo:language="ru" fo:country="RU" fo:font-weight="bold" style:font-weight-asian="bold" style:font-weight-complex="bold"/>
    </style:style>
    <style:style style:name="T10" style:family="text">
      <style:text-properties fo:language="ru" fo:country="RU" fo:font-weight="normal" style:font-weight-asian="normal" style:font-weight-complex="normal"/>
    </style:style>
    <style:style style:name="T11" style:family="text">
      <style:text-properties fo:language="ru" fo:country="RU" fo:font-weight="normal" fo:background-color="#cfe7f5" style:font-weight-asian="normal" style:font-weight-complex="normal"/>
    </style:style>
    <style:style style:name="T12" style:family="text">
      <style:text-properties fo:language="ru" fo:country="RU" fo:background-color="#cfe7f5"/>
    </style:style>
    <style:style style:name="T13" style:family="text">
      <style:text-properties fo:language="ru" fo:country="RU" fo:background-color="#ffffcc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weight="bold" fo:background-color="#cfe7f5" style:font-weight-asian="bold" style:font-weight-complex="bold"/>
    </style:style>
    <style:style style:name="T16" style:family="text">
      <style:text-properties fo:font-weight="bold" fo:background-color="#ffffcc" style:font-weight-asian="bold" style:font-weight-complex="bold"/>
    </style:style>
    <style:style style:name="T17" style:family="text">
      <style:text-properties fo:background-color="transparent"/>
    </style:style>
    <style:style style:name="T18" style:family="text">
      <style:text-properties fo:font-size="12pt" fo:font-style="normal" fo:font-weight="normal" fo:background-color="#cfe7f5" style:font-size-asian="12pt" style:font-style-asian="normal" style:font-weight-asian="normal" style:font-size-complex="12pt" style:font-style-complex="normal" style:font-weight-complex="normal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fo:font-weight="normal" fo:background-color="#cfe7f5" style:font-weight-asian="normal" style:font-weight-complex="normal"/>
    </style:style>
    <style:style style:name="T21" style:family="text">
      <style:text-properties fo:font-weight="normal" fo:background-color="#ffffcc" style:font-weight-asian="normal" style:font-weight-complex="normal"/>
    </style:style>
    <style:style style:name="T22" style:family="text">
      <style:text-properties fo:background-color="#ffff99"/>
    </style:style>
    <style:style style:name="T23" style:family="text">
      <style:text-properties style:text-underline-style="solid" style:text-underline-width="auto" style:text-underline-color="font-color" fo:font-weight="bold" fo:background-color="#ffffcc" style:font-weight-asian="bold" style:font-weight-complex="bold"/>
    </style:style>
    <style:style style:name="T24" style:family="text">
      <style:text-properties fo:font-size="13pt" fo:font-weight="bold" fo:background-color="#cfe7f5" style:font-size-asian="13pt" style:font-weight-asian="bold" style:font-size-complex="13pt" style:font-weight-complex="bold"/>
    </style:style>
    <style:style style:name="T25" style:family="text">
      <style:text-properties fo:background-color="#cfe7f5"/>
    </style:style>
    <style:style style:name="T26" style:family="text">
      <style:text-properties fo:background-color="#ffffcc"/>
    </style:style>
    <style:style style:name="T27" style:family="text">
      <style:text-properties fo:background-color="#ccff99"/>
    </style:style>
    <style:style style:name="T28" style:family="text">
      <style:text-properties fo:font-style="normal" fo:font-weight="bold" fo:background-color="#ccff99" style:font-style-asian="normal" style:font-weight-asian="bold" style:font-style-complex="normal" style:font-weight-complex="bold"/>
    </style:style>
    <style:style style:name="T29" style:family="text">
      <style:text-properties fo:font-size="10pt" style:font-size-asian="10pt" style:font-size-complex="10pt"/>
    </style:style>
    <style:style style:name="T30" style:family="text">
      <style:text-properties fo:font-size="10pt" fo:language="en" fo:country="US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shadow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/>
      <text:p text:style-name="P6">Размышления о всеобщем:</text:p>
      <text:p text:style-name="P6">кто познаёт — человечество или материя?</text:p>
      <text:p text:style-name="P6">Истина и практика — как цели познания.</text:p>
      <text:p text:style-name="P6">Место Бога в мире человека</text:p>
      <text:p text:style-name="P6">или</text:p>
      <text:p text:style-name="P6">место человека в мире Бога.</text:p>
      <text:p text:style-name="P3"/>
      <text:p text:style-name="P3"/>
      <text:p text:style-name="P4"><text:span text:style-name="T13">То, что</text:span><text:span text:style-name="T26"> </text:span><text:span text:style-name="T16">понятие</text:span><text:span text:style-name="T26"> неотделимо от </text:span><text:span text:style-name="T2">предмета</text:span><text:span text:style-name="T6">,</text:span><text:span text:style-name="T26"> к которому оно относится, Гегель </text:span><text:span text:style-name="T13">стал </text:span><text:span text:style-name="T26">выводить через существование Бога.</text:span> <text:span text:style-name="T25">Мы можем с толком практиковать лишь </text:span><text:span text:style-name="T15">то</text:span><text:span text:style-name="T25">, что вполне понимаем. </text:span><text:span text:style-name="T15">Понятие</text:span><text:span text:style-name="T25"> отделяется от </text:span><text:span text:style-name="T15">предмета</text:span><text:span text:style-name="T25"> тогда, когда развивающаяся практика выявляет неполноту нашего понимания. Познание призвано восстанавливать соответствие </text:span><text:span text:style-name="T15">понятия</text:span><text:span text:style-name="T25"> </text:span><text:span text:style-name="T15">предмету</text:span><text:span text:style-name="T25">, то есть — призвано восстанавливать </text:span><text:span text:style-name="T15">истину</text:span><text:span text:style-name="T25">.</text:span></text:p>
      <text:p text:style-name="P1"/>
      <text:p text:style-name="P7"><text:span text:style-name="T14">Гегеля упрекают в идеализме.</text:span> Те, кто его упрекают, часто придерживаются концепции двух миров: мира идей и мира реальных вещей, материального мира. Эти два мира, они <text:span text:style-name="T14">противопоставляют</text:span><text:span text:style-name="T14"><text:note text:id="ftn1" text:note-class="footnote"><text:note-citation>1</text:note-citation><text:note-body><text:p text:style-name="P8"><text:span text:style-name="T20"><text:s text:c="2"/>О каком-нибудь </text:span><text:span text:style-name="T15">взаимодействии</text:span><text:span text:style-name="T20"> можно говорить лишь тогда, когда что-то чему-то </text:span><text:span text:style-name="T15">противопоставлено</text:span><text:span text:style-name="T20">.</text:span></text:p></text:note-body></text:note></text:span>. И они говорят, что материализм их заключается в том, что материальный мир первичен по отношению к тому миру идей, который существуют в наших головах. А если, наоборот, ставить на первое место мир идей в наших головах, то это идеализм. <text:span text:style-name="T14">Но на самом деле материя и идеи неотделимы друг от друга.</text:span></text:p>
      <text:p text:style-name="P2"/>
      <text:p text:style-name="P5">Логика в сознании человека взялась из опыта взаимодействия с природой. В природе всё так, как оно есть: нельзя сказать, что она устроена логично или нелогично с точки зрения какой-то само-логики, независимой ни от чего в своём происхождении. <text:span text:style-name="T8">Т</text:span>о, что мы называем логикой — это правила, скопированные из поведения природы. Правила, скопированные у природы в её одном месте, используются для познания природы в её других местах. Такая изотропия — это то удачное свойство природы (материи, объективной реальности), которое позволяет её познавать на ней же основываясь. Так природа познаётся человеком, как сама себя объясняющая. Это возможно из-за того, что природа — едина, взаимосвязана.</text:p>
      <text:p text:style-name="P1"/>
      <text:p text:style-name="P1"><text:span text:style-name="T26">Мы начинали изучение </text:span><text:span text:style-name="T6">'</text:span><text:span text:style-name="T26">Науки логики</text:span><text:span text:style-name="T6">'</text:span><text:span text:style-name="T26"> с </text:span><text:span text:style-name="T6">'</text:span><text:span text:style-name="T26">учения о бытии</text:span><text:span text:style-name="T6">'.</text:span><text:span text:style-name="T26"> </text:span><text:span text:style-name="T13">В</text:span><text:span text:style-name="T26"> самом начале, мы увидели, что чистое бытие — это то же, что чистое ничто. И вот ТО</text:span><text:span text:style-name="T21">, что мы называем материей, ведёт своё начало от </text:span><text:span text:style-name="T16">бытия</text:span><text:span text:style-name="T21"><text:note text:id="ftn2" text:note-class="footnote"><text:note-citation>2</text:note-citation><text:note-body><text:p text:style-name="P9"><text:span text:style-name="T10"><text:s/>Скорее наоборот: ТО, что Гегель называет бытием, - эта конструкция в голове, имеет своим прототипом материю, происходит от реального мира</text:span><text:span text:style-name="T3">.</text:span></text:p></text:note-body></text:note></text:span><text:span text:style-name="T21">,</text:span><text:span text:style-name="T26"> а то, что мы называем идеями, мыслями, отражением, рефлексией, - это ведёт свою родословную от </text:span><text:span text:style-name="T16">ничто</text:span><text:span text:style-name="T26">. А чистое ничто то же самое, что чистое бытие. Хотя тут же Гегель поправлялся: нет ничего более противоположного, чем </text:span><text:span text:style-name="T16">бытие</text:span><text:span text:style-name="T26"> и </text:span><text:span text:style-name="T16">ничто</text:span><text:span text:style-name="T26">. Чистое бытие и чистое ничто отличаются друг от друга как белый свет, в котором нет ни одной чёрной чёрточки, от совершенно чёрной ночи, в которой нет ни одного светлого пятнышка: и то, и другое абсолютно неопределённо. И в общем-то это одно и то же. Но потом мы увидели, что есть становление, есть </text:span><text:span text:style-name="T16">наличное бытие</text:span><text:span text:style-name="T26">. И это </text:span><text:span text:style-name="T16">ничто</text:span><text:span text:style-name="T26"> на новой ступени своего развития уже входит как неотделимый момент вот этого </text:span><text:span text:style-name="T16">наличного бытия</text:span><text:span text:style-name="T26">. Небытие принятое в бытие таким образом, что целое имеет форму бытия есть </text:span><text:span text:style-name="T16">определённость</text:span><text:span text:style-name="T26">. Определённость, взятая изолировано, само по себе, есть </text:span><text:span text:style-name="T16">качество</text:span><text:span text:style-name="T26">. И так далее. </text:span><text:span text:style-name="T16">И мысль наша</text:span><text:span text:style-name="T21"> — </text:span><text:span text:style-name="T16">это свойство головного мозга.</text:span><text:span text:style-name="T26"> Мысль наша ведёт своё начало от ничто, а мозг ведёт начало от бытия.</text:span><text:span text:style-name="T25"> А бытие и ничто — это одно и то же. И наш мозг, он неотделим от наших мыслей. А мысли наши неотделимы от нашего мозга. </text:span><text:span text:style-name="T12">Мозг, как материя, без мыслей - бывает. (В возражении: "Мозг без мыслей — не мозг" мозг выступает не как материя, а как своеобразное понятие: "мозг это то, что думает") А мыслей без мозга — нет (хоть как идеи, хоть как понятия).</text:span></text:p>
      <text:p text:style-name="P1"><text:soft-page-break/></text:p>
      <text:p text:style-name="P27"><text:span text:style-name="T26">Вот говорят, что вот отдельно массы тела не бывает. Вот есть тело, и есть масса — его качество. Эта масса может рассматриваться изолированно сама по себе нами как качество. Мы можем формулы писать, математически описывать это всё, то есть рассматривать изолированно, не применительно к какому-то телу. Но с другой стороны, ясно, что массы без тела быть не может, но и тело любое не может быть без массы. И всё это материя. Материя со своими свойствами. И нет никаких двух миров отдельных друг от друга, мира <text:s/>тел и мира свойств, или мира материи и мира идей. А есть один мир. Есть одна материя со своими свойствами.</text:span> <text:span text:style-name="T17">(Если что-то чему-то не противопоставлять, то нельзя будет ни выявить, ни произвести никакое движение: от чего-то к чему-то или чем-то чего-то. Всё слепить в </text:span><text:span text:style-name="T7">'</text:span><text:span text:style-name="T17">одно</text:span><text:span text:style-name="T7">'</text:span><text:span text:style-name="T17"> — это большой риск произвести </text:span><text:span text:style-name="T17">пресловутую "вещь-в-себе").</text:span></text:p>
      <text:p text:style-name="P1"/>
      <text:p text:style-name="P1"><text:span text:style-name="T26">Материя — </text:span><text:span text:style-name="T13">она</text:span><text:span text:style-name="T26"> самодвижущаяся. В каком смысле самодвижущееся? Вот я тележку толкаю. Я - тоже материя. В человеческой природе зашито, то что люди себя рассматривают отдельными от окружающего мира, противопоставляя себя ему. Истинно ли это? На самом деле я - это и есть неотъемлемый момент окружающего мира. И когда я толкаю тележку, происходит самодвижение материи в том смысле, что вот материя — я, толкаю материю — тележку. Это самодвижение материи. </text:span><text:span text:style-name="T21">И такое </text:span><text:span text:style-name="T16">порождение материи</text:span><text:span text:style-name="T16"><text:note text:id="ftn3" text:note-class="footnote"><text:note-citation>3</text:note-citation><text:note-body><text:p text:style-name="P43"><text:s/>Организм, головной мозг являются порождением материи. Идеи же являются порождением материальной деятельности человека по воспроизводству и развитию самого себя: как в индивидуальном плане, так и в плане воспроизводства человеческого общества.</text:p></text:note-body></text:note></text:span><text:span text:style-name="T21">, как идеи</text:span><text:span text:style-name="T16"><text:note text:id="ftn4" text:note-class="footnote"><text:note-citation>4</text:note-citation><text:note-body><text:p text:style-name="P44"><text:s/>Тут идея изображена порождением материи, по-видимому, в том ключе, что: "материя развилась до того, что стали возможны человеческие идеи". Но подразумевается, что эти идеи первичны, по отношению к человеческой деятельности и её результатам. А сами эти идеи берутся (в этом, операционном плане) от материальной жизни — лишь отчасти. Главное одухотворение мысли, её цели, её энергия, воля, творчество — берутся не от материальных потребностей людей, а от мирового духа, в котором материя сама себя познаёт.</text:p></text:note-body></text:note></text:span><text:span text:style-name="T26">, мысли наши, они здесь имеют определяющее значение, потому что я толкаю эту тележку в соответствии с идеей в голове. </text:span><text:span text:style-name="T25">(Однако, эта идея воспитана исторической практикой человечества, образованием в школе, стоящей на этой практике)</text:span><text:span text:style-name="T26"> </text:span><text:span text:style-name="T16">И идея здесь первична </text:span><text:span text:style-name="T20">(Как говорит пословица:"</text:span><text:span text:style-name="Strong_20_Emphasis"><text:span text:style-name="T20">Вот тебе, бабушка, и Юрьев день!"</text:span></text:span><text:span text:style-name="T20">)</text:span><text:span text:style-name="T26"> Но с другой стороны идея — это и есть материя. Это свойство материи.</text:span><text:span text:style-name="T25"> (Идея оказывается одновременно и материей и её свойством.) </text:span><text:span text:style-name="T26">Это опять же самодвижение материи.</text:span><text:span text:style-name="T25"> (Вульгарный материалист тут может обнаружить какой-то логический "колобок", "мыслительный пузырь", выдающий себя своей непрактичностью). </text:span><text:span text:style-name="T26">И то, что люди изобрели синхрофазотрон, написали Илиаду, - это всё самодвижение материи. Поэтому материя — это есть единое, что есть. </text:span><text:span text:style-name="T25">(Материя самодвижется — поэтому она едина. Материя едина — поэтому она самодвижется).</text:span></text:p>
      <text:p text:style-name="P1"/>
      <text:p text:style-name="P1"><text:span text:style-name="T26">Ну, у Ленина несколько витиевато: "Материя — это объективная реальность, данная нам в ощущениях</text:span><text:span text:style-name="T26"><text:note text:id="ftn5" text:note-class="footnote"><text:note-citation>5</text:note-citation><text:note-body><text:p text:style-name="P31"><text:span text:style-name="T8"><text:s/>"</text:span>Материя есть философская категория для обозначения объективной реальности, которая дана человеку в ощущениях его, которая копируется, фотографируется, отображается нашими ощущениями, существуя независимо от них."</text:p><text:p text:style-name="Footnote"/></text:note-body></text:note></text:span><text:span text:style-name="T26">". Кем данная? </text:span><text:span text:style-name="T25">(жизненным опытом, практикой) </text:span><text:span text:style-name="T26">Кому нам? </text:span><text:span text:style-name="T25">(живущим, практикующим).</text:span><text:span text:style-name="T26"> Кто это мы такие, чтобы ощущать объективную реальность? </text:span><text:span text:style-name="T25">(живущие, практикующие) Если в теорию Гегеля добавить практику и антропоцентричность, то появляется практическая ясность, пропадает мистицизм и "недосягаемость истины".</text:span><text:span text:style-name="T26"> Мы — это тоже материя. А Ленин противопоставляет: есть </text:span><text:span text:style-name="T6">'</text:span><text:span text:style-name="T26">я</text:span><text:span text:style-name="T6">'</text:span><text:span text:style-name="T26"> и есть </text:span><text:span text:style-name="T6">'</text:span><text:span text:style-name="T26">окружающий </text:span><text:span text:style-name="T6">мир',</text:span><text:span text:style-name="T26"> </text:span><text:span text:style-name="T6">'</text:span><text:span text:style-name="T26">объективная </text:span><text:span text:style-name="T13">реальность', </text:span><text:span text:style-name="T6">'</text:span><text:span text:style-name="T13">объективная материя</text:span><text:span text:style-name="T6">':</text:span><text:span text:style-name="T26"> </text:span><text:span text:style-name="T6">'</text:span><text:span text:style-name="T26">я</text:span><text:span text:style-name="T6">'</text:span><text:span text:style-name="T26"> и что-то, о чём я думаю.</text:span> <text:span text:style-name="T5">('</text:span><text:span text:style-name="T12">Человечество</text:span><text:span text:style-name="T5">' </text:span><text:span text:style-name="T12">и 'условия его существования'). </text:span><text:span text:style-name="T2">Нет,</text:span><text:span text:style-name="T16"> — эта материя сама о себе думает</text:span><text:span text:style-name="T26">. На самом деле она отражает так же, как Луна отражает свет Солнца. "Луна — это свет Солнца, отражённый от Луны", - можно и так сказать. Так что здесь субъекта нет. </text:span><text:span text:style-name="T25">Отсюда выходит, что и человек не является субъектом познания. Человек отражает природу в своей жизненной деятельности, в своей практике, для себя. Но есть точка зрения, что субъекта нет: просто природа отражает сама себя в человеке - в куске природы. Такой взгляд делает деятельность человека бессмысленной с точки зрения интересов человека. Также бессмысленной становится борьба за светлое будущее человечества, поскольку это — голимый антропоцентризм. Такого рода конфигурации нейронов в головном мозге для отдельного человека имеют деструктивную </text:span><text:soft-page-break/><text:span text:style-name="T25">роль. При этом мозг, как специализированный орган организма, наряду с печенью и сердцем, теряет свою функциональность во вред особи. Это если полагать, что </text:span><text:span text:style-name="T15">ВСЯКИЕ МЫСЛИ — ЭТО КОМБИНАЦИИ СВЯЗЕЙ НЕЙРОНОВ.</text:span></text:p>
      <text:p text:style-name="P28"><text:span text:style-name="T26">Всё есть </text:span><text:span text:style-name="T6">'</text:span><text:span text:style-name="T26">материя</text:span><text:span text:style-name="T6">'</text:span><text:span text:style-name="T26">, это с одной стороны. Но с другой стороны, человек — это </text:span><text:span text:style-name="T6">'</text:span><text:span text:style-name="T26">творец</text:span><text:span text:style-name="T6">'</text:span><text:span text:style-name="T26">. </text:span><text:span text:style-name="T25">(</text:span><text:span text:style-name="T12">Человек — это составная часть человечества, существующего благодаря своей целесообразной деятельности, связанной с обменом веществ с природой и с её преобразованием под свои нужды.</text:span><text:span text:style-name="T25">) </text:span><text:span text:style-name="T26">Да, это элемент материи, но это такой элемент материи, который способен творить в соответствии с идеями своего разума. Это выделяет человека из неживой материи </text:span><text:span text:style-name="T25">(а как быть с прочей живой материей?)</text:span>.<text:span text:style-name="T26"> С одной стороны, материя как бы и так </text:span><text:span text:style-name="T25">(то есть, без "творцовой" силы человека, но, наверное, благодаря ТВОРЦУ более высокого порядка?)</text:span><text:span text:style-name="T26"> строится после большого взрыва. Там сначала был какой-то бульон, вообще не поймёшь из чего. Потом там стали вырисовываться элементарные частицы, но ещё плазма была при чудовищной температуре. Потом атомы и молекулы стали образовываться, потом пыль какая-то была, потом из этой пыли стали звёзды вырисовываться, планетные системы и так далее. И всё это разлетается после этого большого взрыва в разные стороны. Потом произошло упорядочение некоторое, на планетах возникла жизнь. И вот появился разум, человек. </text:span><text:span text:style-name="T25">(Живые организмы похожи на био-автоматы. Человек происходит от живых организмов (если Дарвин правильно заметил). То есть, человек, - это тоже био-автомат, но более совершенный.)</text:span><text:span text:style-name="T26"> Могущество человека растёт </text:span><text:span text:style-name="T16">вплоть до бесконечности</text:span><text:span text:style-name="T26">. Нет никаких ограничителей. В этом смысле человечество бесконечно. Бесконечно — это не ТО, что бесконечно большое, а это ТО, у чего конца нет. Человечество будет такими возможностями обладать, что человеческому разуму оно подчинит значительные части Вселенной. Но, с другой стороны, это опять же материя. Это самодвижение материи. </text:span><text:span text:style-name="T16">Разум наш это самодвижение материи.</text:span></text:p>
      <text:p text:style-name="P11"><text:span text:style-name="T26">Вернёмся к понятию. Я вот раньше думал, что книга Третья, субъективная логика,- это о том, что у нас в мозгу творится, о том, как это наши понятия переваривают окружающий мир. Вот Гегель пишет: понятие есть единство бытия </text:span><text:span text:style-name="T25">(познанного образа)</text:span><text:span text:style-name="T26"> и сущности </text:span><text:span text:style-name="T25">(его практической полезности)</text:span>.<text:span text:style-name="T26"> То есть, от бытия мы перешли к его отрицанию, к сущности, ну а потом вернулись в бытие. Хотя в понятии бытие и сущность уже не имеют тех определений, в которых они были даны как просто бытие и сущность. Гегель пишет: "Понятие есть восстановленное бытие". Получается, что понятие — это бытие. И то, что у нас в голове, это непонятно что.</text:span><text:span text:style-name="T25">(Понятие есть преломлённое практикой отражение бытия. Это отражение происходит в голове практикующего для своего существования).</text:span></text:p>
      <text:p text:style-name="P19">Гегель пишет: субъект без предиката — это ТО же, что в явлении вещь без свойств, в себе <text:span text:style-name="T8">пустое не</text:span>определённое основание. Субъект с предикатом: "Жучка есть собака". А субъект без предиката? Мы не знаем, что такое собака, и вот увидели Жучку, - это вещь в себе. Хотя, конечно, вещь в себе — это гораздо более чистая абстракция, чем вот мы что-то увидели. То есть, если мы не знаем, что такое собака, и увидели Жучку, мы всё-таки видим, что это — живое существо, животное. <text:span text:style-name="T14">Всё-таки тут какой-то предикат есть</text:span>. <text:s/>Субъект без предиката, это то же самое, что в явлении вещь без свойств: вещь в себе пустое неопределённое основание. Это вот Гегель здесь в самом начале пишет, в предисловии ко второму изданию Науки логики, Берлин, 7 ноября 1831 года. Гегель пишет:</text:p>
      <text:p text:style-name="P11"><text:span text:style-name="T27">"...когда мы хотим говорить о </text:span><text:span text:style-name="Emphasis"><text:span text:style-name="T27">вещах,</text:span></text:span><text:span text:style-name="T27"> их </text:span><text:span text:style-name="Emphasis"><text:span text:style-name="T27">природу</text:span></text:span><text:span text:style-name="T27"> или их </text:span><text:span text:style-name="Emphasis"><text:span text:style-name="T27">сущность</text:span></text:span><text:span text:style-name="T27"> мы равным образом называем </text:span><text:span text:style-name="Emphasis"><text:span text:style-name="T27">понятием,</text:span></text:span><text:span text:style-name="T27"> которое существует только для мышления; о понятиях же вещей мы имеем гораздо меньшее основание сказать, что мы ими владеем или что определения мысли, комплекс которых они составляют, служат нам; напротив, наше мышление должно ограничивать себя сообразно им и наш произвол или свобода не должны переделывать их по-своему. Стало быть, поскольку субъективное мышление есть наиболее характерная для нас деятельность, а объективное понятие вещей составляет самое суть (Sache), то мы не можем выходить за пределы указанной деятельности, не можем стать выше ее, и столь же мало мы можем выходить за пределы природы вещей (Natur der Dinge). Последнее определение мы можем, однако, оставить в стороне; оно совпадает с первым постольку, поскольку оно есть некое отношение наших мыслей к самой вещи (Sache), но только дало бы оно нам нечто пустое, ибо мы этим признали бы вещь правилом для наших понятий, а между тем вещь может быть для нас не чем иным, как нашим понятием о ней. Если критическая философия понимает отношение между этими </text:span><text:span text:style-name="Emphasis"><text:span text:style-name="T27">тремя</text:span></text:span><text:span text:style-name="T27"> терминами так, что мы ставим </text:span><text:span text:style-name="Emphasis"><text:span text:style-name="T27">мысли</text:span></text:span><text:span text:style-name="T27"> между </text:span><text:span text:style-name="Emphasis"><text:span text:style-name="T27">нами</text:span></text:span><text:span text:style-name="T27"> и </text:span><text:soft-page-break/><text:span text:style-name="Emphasis"><text:span text:style-name="T27">вещами,</text:span></text:span><text:span text:style-name="T27"> как средний термин, в том смысле, что этот средний термин скорее отгораживает </text:span><text:span text:style-name="Emphasis"><text:span text:style-name="T27">нас</text:span></text:span><text:span text:style-name="T27"> </text:span><text:span text:style-name="T27">от </text:span><text:span text:style-name="Emphasis"><text:span text:style-name="T27">вещей,</text:span></text:span><text:span text:style-name="T27"> вместо того чтобы соединять нас с ними, то этому взгляду следует противопоставить простое замечание, что как раз эти вещи, которые будто бы стоят на другом конце, по ту сторону нас и по ту сторону соотносящихся с ними мыслей, сами суть мысленные вещи и как совершенно неопределенные они суть лишь </text:span><text:span text:style-name="Emphasis"><text:span text:style-name="T27">одна</text:span></text:span><text:span text:style-name="T27"> мысленная вещь (так называемая вещь в себе), пустая абстракция."</text:span> <text:span text:style-name="T18">(то, что мы знаем как некоторую вещь, есть результат нашего опыта, нашей практики, а не сама объективная реальность. В объективной реальности отдельных вещей нет, а есть единый взаимосвязанный мир.)</text:span></text:p>
      <text:p text:style-name="P19">Гегель здесь говорит о таких <text:span text:style-name="T1">'вещах',</text:span> на которые мы только смотрим и пытаемся их познать, <text:span text:style-name="T1">- </text:span>как о мысленных вещах. Позже скажет Гегель, истина — это, с одной стороны соответствие объекта понятию, а с другой — соответствие понятия объекту. Объект и поняти<text:span text:style-name="T8">е</text:span> — это вообще одно и то же. И мы не просто смотрим на вещи, мы их познаём <text:span text:style-name="T25">(практикуем).</text:span> А в ходе познания, ну, даже физически иногда вещь надо разобрать, какой-то опыт поставить или даже сломать бывает нужно какую-то вещь. А потом мы начинаем создавать эти вещи. И вот только создавая эти вещи, мы их познаем окончательно. Без такой деятельности, без практики, это будет мысленная вещь, пустая абстракция, вещь в себе. То есть познание оно неотделимо от объективирования понятия. Итак, субъект без предиката — это ТО же, что и вещь-в-себе.</text:p>
      <text:p text:style-name="P1"/>
      <text:p text:style-name="P1"><text:span text:style-name="T26">Гегель: "когда всеобщее придаёт себе какое-то определение, оно остаётся в нём тем же, что оно есть."</text:span> <text:span text:style-name="T26">Что значит: "всеобщее придаёт себе определение..."? Вот понятие собака, как всеобщее, оно в Жучке — своё определение. Собака — это всеобщее, это некоторая абстракция. А вот Жучка — это уже определённое, конкретное. "...всеобщее остаётся в определении тем же, что оно есть.": Жучка — собака, вот она и есть — собака. Гегель: "это всеобщее — душа того конкретного, которому это всеобщее присуще, нестеснённое, равное самому себе в его многообразии и разности." То есть, всяких собак конкретных много, у них и многообразие и разность, а всеобщее у них одно — они СОБАКИ. Это всеобщее не вовлекается в процесс становления и оно не умирает, а обладает способностью сохранять себя неизменным и бессмертным. </text:span></text:p>
      <text:p text:style-name="P11"><text:span text:style-name="T26">Получается, что человечество — это наша бессмертная душа: и эта душа — человечество, неизменно и бессмертно. Но человечество возникло: то есть становление всё-таки у него было. Оно может и закончиться. </text:span><text:span text:style-name="T16">Если всё-таки говорить о бессмертной душе, то что это может означать? </text:span><text:span text:style-name="T20">(О бессмертной душе можно говорить только в рамках смертного человечества. Другого бессмертия у души нет. Церковники могут говорить что угодно и советовать в это верить.)</text:span><text:span text:style-name="T26"> </text:span><text:span text:style-name="T16">Может означать следующее: человечество не есть самое всеобщее.</text:span><text:span text:style-name="T26"> "Всеобщее" - это вершина </text:span><text:span text:style-name="T6">'всего'.</text:span><text:span text:style-name="T26"> Человечество — это подвид млекопитающих у нас на </text:span><text:span text:style-name="T13">П</text:span><text:span text:style-name="T26">ланете. В свою очередь млекопитающий — это подвид животного мира. Животный мир у нас на планете есть. И так далее - по лестнице движения к самому всеобщему. А вот самое всеобщее что у нас? </text:span><text:span text:style-name="T25">Тут, видимо, подразумевается бог. Однако, выход рассуждения ЗА ПРЕДЕЛЫ ЧЕЛОВЕЧЕСТВА обессмысливает ВСЁ, поскольку наше отражение мира, обыденное мышление и вырастающая из этого обыденного мышления наука — имеют значение практики человечества по преобразованию природы вокруг себя для нужд своего существования и развития. То есть наше познание, как отражение объективной реальности, данной нам в практике существования и развития человечества — это наше познание оно АНТРОПОЦЕНТРИЧНО.</text:span></text:p>
      <text:p text:style-name="P25"><text:span text:style-name="T26">Человек — это неотъемлемая часть материи. </text:span><text:span text:style-name="T16">МАТЕРИЯ ПОЗНАЁТ СЕБЯ В ЧЕЛОВЕКЕ.</text:span><text:span text:style-name="T26"> </text:span><text:span text:style-name="T5">(</text:span><text:span text:style-name="T12">А для чего ей, материи, это надо?, наверное, чтобы потом, например, - пересоздать себя.</text:span><text:span text:style-name="T5">)</text:span> <text:span text:style-name="T16">Породив сознание, материя познаёт себя.</text:span><text:span text:style-name="T26"> Ощущение антропоцентричности</text:span><text:span text:style-name="T26"><text:note text:id="ftn6" text:note-class="footnote"><text:note-citation>6</text:note-citation><text:note-body><text:p text:style-name="P30">Антропоцентричность может быть "по-маленькому" - когда во главу угла ставятся интересы отдельного человека (индивидуализм, эгоизм — <text:s/>духовные ценности капиталистического общества), а может быть "по-большому" - когда во главу угла ставятся интересы общества, а интересы отдельных людей имеют подчинённое значение (альтруизм, товарищеская взаимопомощь, самоотверженность ради светлого будущего человечества — духовные ценности коммунистического общества). Это - "взгляд со стороны". Если глядеть "изнутри человека", то первый вариант антропоцентричности — это индивидуализм, а второй — альтруизм.</text:p></text:note-body></text:note></text:span><text:span text:style-name="T26"> продиктовано тем, что мы интуитивно ощущаем своё я, как некий пуп Вселенный</text:span><text:span text:style-name="T6">:</text:span><text:span text:style-name="T26"> "Вот если я помру, и зачем вообще вся вселенная тогда?" На самом деле нет. Мы являемся частью человечества, </text:span><text:span text:style-name="T25">а человечество тоже - не пуп Вселенной и не живёт само для себя, а является частью Вселенной и служит задаче познания материей самой себя.</text:span><text:span text:style-name="T26"> Если человечество вымрет, то процесс самопознания материей самой себя всё равно будет продолжаться. </text:span><text:span text:style-name="T25">Все цели и деятельность человечества, имеющие вид направленных на нужды человечества, на самом деле, в своём высшем смысле, являются звеньями самопроцесса познания материей самой себя. </text:span><text:span text:style-name="T26">То есть, самое всеобщее — это материя. А вот материя — она воистину неизменна, вечна, бессмертна. Меняются конкретные какие-то элементы материи. Изменение материи можно было бы рассматривать как изменение законов, которыми диктуется её движение, её развитие. Но</text:span><text:span text:style-name="T16"> законы эти — неизменны и никакой тенденции к своему изменению они не высказывают. </text:span><text:span text:style-name="T26">Проявление разума — это неизбежная ступень развития материи: на определённой ступени своего развития материя начинает жизнь генерировать, разум генерировать. И это не в одной точке происходит Вселенной на нашей Земле, а много где. </text:span><text:span text:style-name="T16">Поэтому смысла ставить антропоцентричность во главу угла, в основу познания, в основу объяснения логики — нет. Позиция антропоцентричности в отношении познания и истины отдаёт идеализмом. </text:span><text:span text:style-name="T20">(Во-первых, почему не прямо: «это есть - идеализм»?, - потому что, чтобы соответствовать независимому от человека («висящему в воздухе») понятию «идеализм» ещё не известно каким полным набором свойств надо обладать, так наверное. Во-вторых, какого рода "идеализмом"?, - Гегелевским (</text:span><text:span text:style-name="Strong_20_Emphasis"><text:span text:style-name="T20">Ideal</text:span></text:span><text:span text:style-name="T20"> <text:s/></text:span><text:span text:style-name="T11">или </text:span><text:span text:style-name="Strong_20_Emphasis"><text:span text:style-name="T4">Ideale)</text:span></text:span><text:span text:style-name="T20"> или вульгарно- материалистическим?).</text:span></text:p>
      <text:p text:style-name="P12">ВСЕОБЩНОСТЬ материи или ИДЕЯ</text:p>
      <text:p text:style-name="P14"><text:span text:style-name="T19">Если материя в своём развитии сначала "из камней" развивается в жизнь, а в жизни она затем развивается до разума, которым Вселенная познаёт саму себя, то тогда получается, что у материи нет временной однородности и она, таким образом, может иметь начало и, соответственно, - конец. А потому может не оказаться тем высшим обобщением - </text:span><text:span text:style-name="T3">'</text:span><text:span text:style-name="T19">всеобщим</text:span><text:span text:style-name="T3">'</text:span><text:span text:style-name="T19">, за которое мы её изначально приняли. Тогда, в чём может </text:span><text:span text:style-name="T10">'сниматься' временная неоднородность материи, её возможная конечность? Например, проследим развитие: материя всё лучше и лучше себя познаёт, предмет и понятие всё больше и больше друг другу соответствуют, - что может быть апогеем этого развития? Например: такое самопознание в конце концов завершается САМОСОЗИДАНИЕМ. При такой постановке и 'самопознание' обретает смысл, и процесс материи обретает вечность: </text:span><text:span text:style-name="T9">познав саму себя материя сама себя пересоздаёт.</text:span><text:span text:style-name="T10"> В чём это может быть 'снято'? Например, собственно - в этой идее: САМОПОЗНАНИИ ДЛЯ СОМО-ПЕРЕСОЗДАНИЯ. Или просто: </text:span><text:span text:style-name="T9">высшим и по-настоящему вечным является ИДЕЯ</text:span><text:span text:style-name="T10">. Это - "с точки зрения" стороннего наблюдателя. С точки зрения человека-человечества 'идея' - это бог. Может, дело обстоит так, что материя познаёт себя не только когда она порождает разум, а постоянно, - когда она саморазвивается. В любом акте </text:span><text:span text:style-name="T10">саморазвития можно попробовать выколупать акт самопознания, - чтобы самопознавательному свойству материи придать тотальный характер. В таком подходе антропоцентризм человечества, конечно, - имеет ничтожное значение. Высшей ИДЕЕ, может быть, необходимо, чтобы люди были "ограниченными" своей антропоцентричностью и не выходили в своём миропонимании за её пределы, — так они, эти люди с их человечеством, скорее всего, лучшим образом будут соответствовать этой высшей ИДЕЕ самопознания материи. Но для этого люди должны быть по-настоящему антропоцентричны, и не доходить в своей массе до осознания этой "настоящей истины". Возможно, эта "высшая истина" вполне </text:span><text:soft-page-break/><text:span text:style-name="T10">может открываться отдельным жрецам, но она должна так в них и оставаться, не овладевая умами широких масс. Но тогда в лице этих масс эти жрецы не будут жрецами, а будут какими-нибудь сумасшедшими. Ну а когда <text:s/>дураки понимали умных?</text:span></text:p>
      <text:p text:style-name="P13">АНТРОПОЦЕНТРИЧНОСТЬ</text:p>
      <text:p text:style-name="P14"><text:span text:style-name="T10">Если рассуждать исходя из антропоцентричности человека, выше описанная теория саморазвивающейся-самопознающей материи (пасынка вечной и неизменной ИДЕИ (бога)) может иметь ту практическую (всё же) для эксплуататорских классов пользу, что может лишать теоретического фундамента рабочих в их борьбе за своё освобождение от эксплуатации. Выше описанная теория, стоящая "над человеком", "вне его", не может быть практичной и полезной, и не может лежать в основе каких-то учений, ставящих своей целью совершенствование человеческого общества. Таким образом, это </text:span><text:span text:style-name="T9">"вне человеческая" теория самопознающей материи</text:span><text:span text:style-name="T10">, с точки зрения антропоцентричности человечества, </text:span><text:span text:style-name="T9">предстаёт</text:span><text:span text:style-name="T10"> не более как </text:span><text:span text:style-name="T9">мысленным пузырём, софистическим словоблудием</text:span><text:span text:style-name="T10">. (В качестве извинения за возможную далёкость метафор, можно заметить: ну а когда человек не был блудным сыном у Бога, неразумной стадной овцой? А кто мнит себя чем-то большим, тот, скорее всего, обуян гордыней - страшным грехом.)</text:span></text:p>
      <text:p text:style-name="P15">"Материя познаёт саму себя"... Это напоминает следующее: Роет бульдозер землю. Зачем он роет? Кому это надо? Может, тут хотят что-то построить? Или тут будет канал? Кто управляет этим бульдозером? Каковы интересы бульдозериста?, - На самом деле, это всё вопросы праздные, поверхностные, далёкие от сущности и представляющие собой лишь видимость, кажимость. Сущность явления не лежит на поверхности, а составляет фундамент, основу того, что нам представляется в проявлениях. Сейчас мы выявим сущность этого явления, что бульдозер роет землю. Выспренные философы уже наверняка догадались о сущности, но для апологетов обыденного мышления стоит разъяснить. Из чего сделан бульдозер?, - из железа. Железо — откуда?, - из земли. Так вот, сущность явления того, что бульдозер роет землю, заключается в том, что ЗЕМЛЯ РОЕТ САМУ СЕБЯ. Если кто-то и упадёт в обморок от такого результата, то это — безграмотные, далёкие от настоящей философии люди.</text:p>
      <text:p text:style-name="P16"><text:span text:style-name="T19">"Материя познаёт саму себя"..., если кто-то может называть это "мыслительным пузырём", как он это может обосновывать? Ну, </text:span><text:span text:style-name="T3">'</text:span><text:span text:style-name="T19">материя</text:span><text:span text:style-name="T3">'</text:span><text:span text:style-name="T19"> - это летающие камни, химия всякая, галактики, космос, поля, кварки — всё это друг с другом взаимодействует. </text:span><text:span text:style-name="T3">'</text:span><text:span text:style-name="T19">Познаёт</text:span><text:span text:style-name="T3">'..., </text:span><text:span text:style-name="T19">что значит </text:span><text:span text:style-name="T3">'</text:span><text:span text:style-name="T19">познавать</text:span><text:span text:style-name="T3">'? </text:span><text:span text:style-name="T19">Если не хватает истинно философского образования, приходится погружаться в обыденное сознание (изрядно хулимое маститыми философами): Вот, школьник учит уроки. Он занимается познанием? Что это за процесс — познание? Школьник вырастет, столкнётся с какой-то жизненной ситуацией, где надо знать, как поступить, что и как сделать, и он вспомнит, что он проходил в школе и справится с задачей. То есть, в процессе познания происходит, в частности, запоминание. То же — про студента. У учёного не так очевидно: он открывает то, что раньше не использовалось. Но на то он и учёный: придумал объяснение какое-то — сделал опыт, - не подтвердилось. Значит, его гипотеза оказалась мыслительным пузырём (хотя там вроде всё было обосновано). Выдвигает учёный другую гипотезу, - ура!, - опыт её подтвердил. Второй такой же подтверждающий опыт — это уже использование того, что "раньше использовалось". Таким образом учёные и порождают новые знания в копилку знаний человечества. Учёный или не учёный, - обыденное мышление, не искушённое всякого рода гегельянствами, так обозначает способ достижения истины: «</text:span><text:span text:style-name="T14">МЕТОД ПРОБ И ОШИБОК</text:span><text:span text:style-name="T19">». "Материя познаёт саму себя". Может, всё-таки, "человек познаёт материю", - так будет более осмысленно? Не материя познаёт материю, не Земля познаёт материю, не мозг познаёт материю, а вот эта биологическая цельность с ногами-руками, своими потребностями, желаниями, чувствами? Кому-нибудь, наверное, бывает скучно от обыденного сознания, из-за его банальностей.</text:span></text:p>
      <text:p text:style-name="P14"><text:span text:style-name="T10">Логика, взявшаяся из человеческой речи и выросшая на почве обыденного мышления, - она появилась как инструмент практики человечества и собой представляет своеобразное </text:span><text:soft-page-break/><text:span text:style-name="T10">отражение свойств материи. Во "вне человеческой" теории эта логика (взявшаяся из </text:span><text:span text:style-name="T10">человеческой практики) употребляется не по назначению. Употребляться не по назначению может любой инструмент. Молотками можно топить печку, у них — ручки деревянные. Сквозь стеклянный стакан можно наслаждаться причудливыми световыми бликами солнца; на койке можно хранить мешки с картошкой, а в мусоропровод можно организовать слив домашней канализации. Но это всё не будет соответствовать действительной практике человека с указанными предметами-понятиями, а значит и - </text:span><text:span text:style-name="T3">'</text:span><text:span text:style-name="T10">истине</text:span><text:span text:style-name="T3">' </text:span><text:span text:style-name="T10">этих понятий-предметов. Данная практика будет соответствовать истине соответствующим образом изменённых понятий-предметов.</text:span></text:p>
      <text:p text:style-name="P15">Червяк — это простой биоавтомат по воспроизводству себя путём обмена веществ со средой. Этот биоавтомат возник в результате эволюции жизни, взявшейся начально каким-то естественно-химическим путём из неживых булыжников. Человек — гораздо более<text:span text:style-name="T1"> </text:span>сложный биоавтомат, который практикует текущую жизнь с учётом накапливаемого опыта предшествующей практики. Арсенал накопленного опыта позволяет выбирать, сопоставлять, конструировать решения предстоящих практических задач, - в этом состоят творчество, тайны вдохновений и озарений. При этом становятся естественными такие побочные эффекты, как фантазии, мыслительные конструкции, плохо согласующиеся с реальной действительностью, всякие сказки и мифы, а также иллюзия первоначальности умопостроений по отношению к материальному миру. Особенность биоавтомата человека состоит в развитии второй сигнальной системы в мозгу. Благодаря ей, стадная жизнь людей превратилась в жизнь общественную: люди в процессе практики передают знания друг другу как в рамках кооперации, так и в рамках передачи опыта последующим поколениям. <text:s/></text:p>
      <text:p text:style-name="P11"><text:span text:style-name="T16">Понятие неотделимо от вещи.</text:span><text:span text:style-name="T26"> </text:span><text:span text:style-name="T16">Если какая-то вещь не была нам когда-то дана в опыте, то эта вещь — не познана до глубины понятия и может представать перед нами лишь как видимость, кажимость.</text:span> <text:span text:style-name="T25">Такое положение дел можно рассматривать на уровне индивидуального опыта, а можно рассматривать на уровне опыта жизни всего человечества. Естественным общественным свойством является принятие человеком общественного опыта как опыта личного — это делается психо-когнитивным механизмом ВЕРЫ. Встречаются, конечно, отдельные случаи, когда индивидуальный опыт не признаёт опыт человечества, тогда могут получаться всякие анекдоты. Один такой случай красочно описан в стихотворении Михалкова "Фома".</text:span></text:p>
      <text:p text:style-name="P1"/>
      <text:p text:style-name="P1"><text:span text:style-name="T16">Независимое от человека, объективно присущее какой-нибудь вещи понятие (или её идея), часто бывает не такой уж отличной от человеческого понятия (или идеи) об этой вещи. </text:span><text:span text:style-name="T20">(Независимых от человека понятий не бывает. Когда мы только начинаем говорить о какой-нибудь вещи, мы уже эту вещь человеческим взглядом выделяем, тогда как в объективном и независимом от человека мире эта вещь — лишь сгусток в едином мире, неотделимый от него. Поэтому говорить о "независимости понятия вещи от мыслей человека" уже становится не корректно.)</text:span></text:p>
      <text:p text:style-name="P1"/>
      <text:p text:style-name="P1"><text:span text:style-name="T26">Где-то, в какой-то пещере лежит какой-то камень, которого никто из людей никогда не видел. Ну он может там лежит, а может и не лежит. Пока мы с этим камнем не столкнулись, нашего о нём понятия — нет. Поэтому как бы и вещи этой, получается, нет. Мы можем об этом камне здесь рассуждать. Это мысленная вещь ТО же, что и вещь в себе: пустая абстракция без ничего.</text:span> <text:span text:style-name="T25">Мы не всё можем отражать, ЧТО существует на самом деле, в объективной реальности. Мы отражаем ТО, с чем приходится сталкиваться в нашей практике. Существование объективной реальности вне наших ощущений материалистами признаётся априори. А ТО, что из всей этой объективной реальности нам так или иначе даётся в ощущениях, в практическом опыте, - ТО обозначается понятием </text:span><text:span text:style-name="T5">'материя'.</text:span><text:span text:style-name="T25"> </text:span><text:span text:style-name="T12">В философии есть другие течения, где утверждают: "если чего не чувствую — того и не существует". Всё-таки представляется, что</text:span><text:span text:style-name="T25"> материальный мир существует независимо от наших знаний о нём, а наши мыслительные построения насчёт его становятся действительными знаниями в результате практического опыта.</text:span></text:p>
      <text:p text:style-name="P1"/>
      <text:p text:style-name="P10"><text:soft-page-break/>Ну вот на этой ноте я хотел бы закончить всё-таки тему об объективировании понятия.</text:p>
      <text:p text:style-name="P26">Появление первых организмов, - это появление своеобразного сочетания пространства-времени: некоторая пространственно ограниченная система может некоторое время (от рождения до гибели) поддерживать своё био-химическое своеобразие, несмотря на отличие своего устройства от устройства окружающей среды, благодаря приспособлению к этой окружающей среде и обмену веществ с ней. Вот так организм и "отражает" окружающую среду, - в её использовании для себя, в своём приспособлении к ней: он "видит" в ней способы своего отдельного существования. Развитие организмов вместе с этим "отражением" привело к появлению человека. Человек, в отличие от других животных, очень изощрённо перемещает вещество природы для своих нужд: он "отражает" природу не рефлексами+действие, а второй сигнальной системой в мозгу — знаниями+действие. Вторая сигнальная система, сочетаясь с орудиями труда, быть может, от них и происходит, - так происходит связь с деятельностью (практикой).</text:p>
      <text:p text:style-name="P24">Развитие знаний — это развитие практикующего опыта, развитие обыденного сознания. Научное сознание вырастает на почве обыденного, его углублением и расширением, - когда обыденной практикой становится не осуществление жизнедеятельности, а деятельность по выяснению законов природы. Этим занимается слой людей, которых общество освобождает от производственной деятельности в пользу научной, обеспечивая их необходимым материальным обеспечением из излишков материальных благ. Излишки берутся от увеличения производительности труда, которая, в свою очередь, происходит, в том числе, и от воплощения плодов науки в производство. Обыденное мышление, развившись в науку, произвело, в том числе, и такую свою тень, как философию. Претендуя на всеобщность, некоторая философия, тем не менее, не рефлексирует такое своё происхождение и объявляет своей тенью свой источник — обыденное сознание. При этом носители такой философии, многие из которых и молотка в руках не держали, не брезгуют потреблять материально необходимый им продукт, произведённый носителями этого обыденного сознания. </text:p>
      <text:p text:style-name="P22">Можно <text:span text:style-name="T8">идеализм</text:span> Гегеля и его учение пробовать переложить материалистически, основываясь на имеющихся знаниях о мозге и знаниях о наличии второй сигнальной системы, объясняя ими механизмы нашего мышления и нашего познания окружающего мира. Можно начать с исследования возникновения речи, знаковых систем, их связи с развитием деятельности человека и его орудий труда. Сегодня развитие орудий труда стало подходить к промышленно значимому использованию "искусственного интеллекта". В связи с этим, сегодня увеличивается возможность для того, чтобы идеалистическому отражению Гегелем природы, духа и логики, вернуть материалистическую основу.</text:p>
      <text:p text:style-name="P11"><text:span text:style-name="T16">Понятие не существует отдельно от предмета и идеи нет отдельно от материи. </text:span><text:span text:style-name="T20">У нас в голове не предметы и не материя, а понятия и идеи. Можно заключить, что если мы придумали какую-нибудь правдоподобную (или — не очень) идею, то, тем самым, мы создали соответствующую материю. А потом, подлаживаясь под обыденное сознание, можно утверждать, что данная материя, на самом деле, уже давно существует, независимо от нас, а мы это существование предсказали. В частности, на такой идее основывается такая действительная вполне практика как спиритизм. </text:span><text:span text:style-name="T4">'</text:span><text:span text:style-name="T20">Понятие не существует отдельно от предмета</text:span><text:span text:style-name="T4">'</text:span><text:span text:style-name="T20"> в ТОМ смысле, что когда мы обозначаем-выделяем предмет, понятие которого хотим </text:span><text:span text:style-name="T11">выяв</text:span><text:span text:style-name="T4">и</text:span><text:span text:style-name="T11">ть</text:span><text:span text:style-name="T20">, мы этим обозначением-выделением уже нагружаем понятийным смыслом соответствующее явление природы. Но это явление природы (как и прочие) на самом деле, если его взять в своей полноте, оно от природы — неотделимо.</text:span></text:p>
      <text:p text:style-name="P11"><text:span text:style-name="T20">Как понятие имеет абсолютное существование, независимое от человека, Гегель вполне попытался показать. Чтобы быть понятым, ему пришлось для этого подспудно использовать </text:span><text:soft-page-break/><text:span text:style-name="T20">обыденное мышление</text:span><text:span text:style-name="T20"><text:note text:id="ftn7" text:note-class="footnote"><text:note-citation>7</text:note-citation><text:note-body><text:p text:style-name="P30">Правда, Гегеля обыденное мышление таки сумело сделать своей жертвой, из-за недостаточной научности его взглядов за пределами "чистого философствования", - это, например, выказывается его отношением к опытам Ньютона по разложению белого света в разноцветный спектр: <text:span text:style-name="Strong_20_Emphasis">“Согласно известной теории Ньютона, белый, т. е. бесцветный, свет состоит из пяти или семи цветов (ибо точно этого не знает сама теория). Что касается варварства такого подхода, когда и в отношении света прибегают к худшей форме рефлексии – к сложению, причем светлое слагается здесь даже из семи темнот, как если бы кто-нибудь захотел составить прозрачную воду из семи различных земель, то для характеристики этого подхода нельзя подыскать достаточно сильных выражений. … Ньютон не только пользовался призмой, но заметил и то, что для получения цвета с ее помощью нужна граница между светлым и темным, и все же он упустил из виду свойство темного оказывать помрачающее действие!” </text:span><text:a xlink:type="simple" xlink:href="https://wr-nsk.ru/wp-content/plugins/pdf-viewer/stable/web/viewer.html?file=/wp-content/uploads/2020/06/Гегель.-ЭФН.-2.-Философия-природы.-1975.pdf#page=266&amp;amp;zoom=auto,-125,553" office:target-frame-name="_blank" xlink:show="new" text:style-name="Internet_20_link" text:visited-style-name="Visited_20_Internet_20_Link"><text:span text:style-name="Strong_20_Emphasis">(ЭФН, изд. 1975 г., т.2, с.266)</text:span></text:a> </text:p></text:note-body></text:note></text:span><text:span text:style-name="T20">. Как понятия могут образовываться из человеческой практики</text:span><text:span text:style-name="T20"><text:note text:id="ftn8" text:note-class="footnote"><text:note-citation>8</text:note-citation><text:note-body><text:p text:style-name="P21"><text:s/>(обыденные понятия — из обыденной практики, научные понятия — из практики эксперимента)</text:p></text:note-body></text:note></text:span><text:span text:style-name="T20">, составляя в знаниях человека отражение объективной реальности, в какой-то мере показано, например, в книге </text:span><text:a xlink:type="simple" xlink:href="https://wr-nsk.ru/wp-content/plugins/pdf-viewer/stable/web/viewer.html?file=/wp-content/uploads/2026/04/devid-bom-speczialnaya-teoriya-otnositelnosti_1967.pdf#page=222&amp;amp;zoom=auto,-125,553" text:style-name="Internet_20_link" text:visited-style-name="Visited_20_Internet_20_Link"><text:span text:style-name="T20">Дэвида Бома "Специальная теория относительности"</text:span></text:a><text:span text:style-name="T20">, в приложении "Физика и восприятие". Там соединяются в одно обьяснение, выявляется общий механизм: и образование обыденных понятий у человека (с его младенчества), и необходимая их трансформация при расширении практики человека за пределы привычного (на примере специальной теории относительности).</text:span></text:p>
      <text:p text:style-name="P20">У отдельного человека есть свои личные идеи. Но он сам обладает сознанием и возможностью мыслить лишь благодаря тому, что является частью общества, человечества. ТО, что знает человечество, но не знает отдельный какой-то человек, этот отдельный человек принимает на веру. Вера — это психо-когнитивный механизм, благодаря которому отдельный человек может пользоваться всем накопленным знанием человечества в своей практической жизни без необходимости заново ставить какие-то опыты, которые раньше кем-то уже ставились.</text:p>
      <text:p text:style-name="P11"><text:span text:style-name="T26">Человек преобразует природу. Но человек — это часть природы, поэтому МОЖНО СКАЗАТЬ, что: п</text:span><text:span text:style-name="T16">рирода сама себя преобразует, потому что человек — это тоже природа.</text:span><text:span text:style-name="T26"> </text:span><text:span text:style-name="T25">(Тут - "бульдозер номер два")</text:span> <text:span text:style-name="T26">Допустимо в каких-то там случаях противопоставлять человека и природу. Но на философском уровне надо понимать, что человек — это природа тоже. Это не человек природу загрязняет: тут нет отдельных субъекта и объекта. Человек и природа — едины. Это природа дошла до такого уровня развития, что она загрязняет саму себя. </text:span><text:span text:style-name="T25">Поэтому всякая общественная деятельность по ограничению выбросов получается бессмысленной: это как всё равно что биться Дон Кихоту с ветряными мельницами.</text:span></text:p>
      <text:p text:style-name="P19">Что-то было раньше у человечества как фантазия в сказках, а теперь технически воплотилось и стало понятием. (Ковры-самолёты, волшебное зеркало и прочее). У Гегеля дух познаёт самого себя, но вот дух — это природа. А что такое дух? "Бог есть природа" - это вообще пантеизм. <text:span text:style-name="T14">Что мы знаем о том, что есть Бог?</text:span></text:p>
      <text:p text:style-name="P23">У человека, как у специфического животного, есть такая особенность — ему всё для себя надо объяснить, он не может ничего делать неосмысленно. Так уж у него мозг устроен. Поэтому, если он сталкивается в жизни с чем-то необъяснимым, то, чтобы всё-таки как-то себе это объяснить, он вворачивает в это место бога. Бог у человека — это своеобразная затычка, заместитель знания на время незнания.</text:p>
      <text:p text:style-name="P11"><text:s/><text:span text:style-name="T26">Это и так, и не так. Во-первых, Господь создал человека по образу и подобию своему. </text:span><text:span text:style-name="T25">(Либо наоборот: человек создал Господа по образу и подобию своему).</text:span><text:span text:style-name="T26"> То есть Бог — это подобие человека, во-первых. На Исаакиевском соборе есть надпись: "Кто есть Господь Бог твой? Ты есть Господь Бог твой. Твори!". То есть человек — это творец. Это не пустяк. Вот животные в массе своей — это всё-таки не творцы, хотя там птицы гнёзда вьют, пчёлы соты, муравьи — муравейники и так далее. </text:span><text:span text:style-name="T16">А вот человек он творец такой, который творит ИНТЕЛЛЕКТУАЛЬНО.</text:span><text:span text:style-name="T26"> "В начале было слово и слово было у Бога, и слово было Бог." В оригинале не "слово", а "логос". То есть: "в начале был логос и логос был у Бога и логос был Бог. А логос он что означает по-древнегречески?, - порядок, закон, истина, слово. У греков в </text:span><text:soft-page-break/><text:span text:style-name="T26">языке три эти понятия: истина, закон и слово, - объединены в одном слове. Будучи собранными в одном слове, эти понятия не могут быть испорчены в значениях, как если бы они были отделены в отдельных словах, как, например, в русском языке. Такое отделение позволяет морочить голову людям, например, позволяя Думе издавать "законы" которые по сути законами являться не могут.</text:span></text:p>
      <text:p text:style-name="P19"><text:a xlink:type="simple" xlink:href="https://wr-nsk.ru/wp-content/plugins/pdf-viewer/stable/web/viewer.html?file=/wp-content/uploads/2018/12/Гегель-Г.В.Ф.-Наука-логики-т.3-Философское-наследие-1972.pdf#page=7&amp;amp;zoom=auto,-125,553%23page=1&amp;amp;zoom=auto,-125,553" text:style-name="Internet_20_link" text:visited-style-name="Visited_20_Internet_20_Link">Вот у Гегеля здесь предисловие.</text:a> Попов в этом издании Гегеля, выкинул предисловие и введение. У Гегеля — отдельное предисловие к третьей книге о понятии, он тут в начале самокритично пишет о несовершенстве своего изложения:</text:p>
      <text:p text:style-name="P11"><text:span text:style-name="T27">"Но в оправдание несовершенства изложения следует прежде всего сослаться на величие самого предмета. Действительно, какой предмет более возвышен для познания, чем сама </text:span><text:span text:style-name="Emphasis"><text:span text:style-name="T28">ИСТИНА</text:span></text:span><text:span text:style-name="T27">! – Однако сомнение насчет того, не нуждается ли в оправдании именно этот предмет, вполне уместно, если вспомнить смысл вопроса, который задал Пилат: </text:span><text:span text:style-name="Emphasis"><text:span text:style-name="T28">что есть истина</text:span></text:span><text:span text:style-name="T27">? – как говорит поэт, «с миной притворной, недальновидно, но с улыбкой осуждающего серьезное дело». В таком случае этот вопрос заключает в себе тот смысл, который можно считать моментом учтивости и напоминанием о том, что цель познания истины – это, мол, нечто такое, от чего, как известно, отказались, с чем давно покончили, и что недостижимость истины – это, дескать, нечто общепризнанное также среди профессиональных философов и логиков!"</text:span></text:p>
      <text:p text:style-name="P11"><text:s/><text:span text:style-name="T26">Познать истину полностью нельзя. Чем ближе ты будешь к истине подходить, тем больше у тебя будет вопросов и незнания. Но к истине двигаться необходимо. И на этом пути ты будешь познавать всё новое, новое, новое и будешь к истине приближаться. И в этом суть всех наук и всякой философии — приближение к истине. Вот вопрос: </text:span><text:span text:style-name="T16">Бог есть или Бога нет? Есть ли истина? </text:span><text:span text:style-name="T15">(Выходит, что Бог — это та самая недосягаемая, но путеводная истина)</text:span><text:span text:style-name="T26"> </text:span><text:span text:style-name="T16">Истина есть. Законы природы есть. Надо их познавать. </text:span><text:span text:style-name="T23">Надо по ним жить.</text:span><text:span text:style-name="T26"> </text:span><text:span text:style-name="T25">("Человечество живёт, познавая", - так может оказаться точнее, нежели: "человек познаёт, как </text:span><text:span text:style-name="T25">надо жить")</text:span><text:span text:style-name="T26"> А человеческое общество — это не есть нечто отдельное от природы. Поэтому и </text:span><text:span text:style-name="T16">законы человеческого общества точно так же надо чтить, как и законы природы, </text:span><text:span text:style-name="T26">политэкономию и так далее. Это всё надо изучать для того, чтобы понять законы движения общества, законы человечества и жить по этим законам. Поэтому не случайно </text:span><text:span text:style-name="T25">(некоторые)</text:span><text:span text:style-name="T26"> говорят:"</text:span><text:span text:style-name="T16">Веришь ты в бога или не веришь, всё равно — веришь!</text:span><text:span text:style-name="T26">"</text:span></text:p>
      <text:p text:style-name="P11"><text:span text:style-name="T26">"Верите ли вы в электрический ток?"</text:span><text:span text:style-name="T25">, - если практика человечества раз за разом подтверждает практическую пользу электрического тока, то люди, в силу нераздельности их жизни от человечества, этот психо-когнетивный механизм вполне используют — верят. Они ведь физически не в состоянии проверить всё накопленное человеческим опытом знание, своим личным опытом. Попы, мошенники, политики часто используют эту особенность природы человека в своих целях, - но, куда деваться от нецелевых побочных эффектов всякого инструмента, механизма!</text:span></text:p>
      <text:p text:style-name="P20">Истина, к которой надо бесконечно приближаться, это - <text:span text:style-name="T1">'</text:span>пустая абстракция<text:span text:style-name="T1">'</text:span> для человека практики, однако - <text:span text:style-name="T1">'</text:span>глубокое обобщение<text:span text:style-name="T1">'</text:span> для выспренного философа. Выспренный философ заметил, что последовательные истины развивающейся практики человека вкладываются друг в друга и <text:span text:style-name="T8">на основании этого пытается делать обобщающую экстраполяцию. И у него </text:span>экстраполяция выводит к богу, куда же ещё, - тут линейкой не проверишь. На деле, всякий раз, когда знание находит своё однозначное практическое воплощение в жизни людей, человечества, - мы имеем дело с настоящей истиной.</text:p>
      <text:p text:style-name="P11"><text:span text:style-name="T25">"</text:span><text:span text:style-name="T24">Практика — критерий истинности, а практика антропоцентрична для человечества</text:span><text:span text:style-name="T25">",</text:span><text:span text:style-name="T22"> </text:span><text:span text:style-name="T26">- это на первый взгляд материализм, но он ведёт к субъективизму. Антропоцентризм — это разновидность субъективизма. Момент антропоцентричности в деятельности человечества — это момент его субъективности относительно природы, материи. </text:span><text:span text:style-name="T16">Апеллирование к практике человека (человечества) — это эмпиризм.</text:span><text:span text:style-name="T26"> Потому что сначала человек думает головой, а потом делает. </text:span><text:span text:style-name="T25">Откуда у человека в голове материал для </text:span><text:soft-page-break/><text:span text:style-name="T25">думания?, - по всему выходит, что от Бога.</text:span></text:p>
      <text:p text:style-name="P18"/>
      <text:p text:style-name="P17">Ну, сегодня говорили о Боге.</text:p>
      <text:p text:style-name="Standard"/>
      <text:p text:style-name="Standard"/>
      <text:p text:style-name="P32"><draw:frame draw:style-name="fr1" draw:name="Графический объект1" text:anchor-type="paragraph" svg:x="3.24cm" svg:y="0.838cm" svg:width="10.719cm" svg:height="3.239cm" draw:z-index="0"><draw:image xlink:href="Pictures/10000201000001F4000000A478B8E131.png" xlink:type="simple" xlink:show="embed" xlink:actuate="onLoad"/></draw:frame></text:p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4"/>
      <text:p text:style-name="P33">P.S.</text:p>
      <text:p text:style-name="P32"/>
      <text:p text:style-name="P38">Как можно думать <text:span text:style-name="T8">с кем-то, а </text:span>не одному? Кто-то один развивает мысль, согласно логике и своеобразию своего познавательного опыта и подразумеваемой цели. Другой развивает мысль так же. Несовпадения могут проистекать из различий направленности развития мысли (целей) и из-за разности познавательного опыта - в предметах, глубинах, широте, ракурсах, контекстах. Соединение движений мыслей двух людей в диалоге поиска истины может означать взаимное обогащение познавательного опыта, в случае совпадения направленности мыслей, и - взаимную рефлексию связи познавательного опыта с направлением мысли, если направления мыслей не совпадают. Это - в случае, когда оба, каждый для себя, выявляет более совершенную истину, будучи способным подвергать сомнению какую-то свою исходную истину.</text:p>
      <text:p text:style-name="P38">Данному процессу может сильно мешать: во-первых, психологизм всякого размышления. Ведь, носитель мыслей это — организм, мозг которого прежде всего "Дарвином назначен" на обслуживание его интересов. Во-вторых, - логическому движению мысли людей при коллективном размышлении может мешать общественный характер сознания любого человека: люди имеют глубинные шаблоны взаимоотношений, основанные на культурных традициях своей среды, а может даже и на генетическом коде. Тут могут быть моменты как межличностные, так и - "на публику". Это, конечно, может мешать чистому развёртыванию логики предмета в рассуждении. Особенно значимыми (получается что - в психологическом плане) для людей являются моменты, от которых зависит самоосознание своего <text:span text:style-name="T1">'я', </text:span><text:span text:style-name="T8">-</text:span> как собственного отражения <text:span text:style-name="T8">человека </text:span>в общественном к нему отношении: психо-моральном, экономическом, социальном<text:note text:id="ftn9" text:note-class="footnote"><text:note-citation>9</text:note-citation><text:note-body><text:p text:style-name="P35"><text:s/>...<text:span text:style-name="T29">Чем может быть </text:span><text:span text:style-name="T30">'</text:span><text:span text:style-name="T29">я</text:span><text:span text:style-name="T30">'</text:span><text:span text:style-name="T29"> кроме этого?</text:span></text:p></text:note-body></text:note>.</text:p>
      <text:p text:style-name="P38">Какие искажения могут вносить эти факторы в рассуждение? Например, невольное преувеличение-преуменьшение значения тех или иных факторов в попытке обосновывать ту или иную мысль. Когда идёт публичная полемика, то иногда стараются убеждать слушателей в своей правоте попыткой принизить значение аргументов оппонента путём какого-нибудь рода обесценивания его как личности<text:note text:id="ftn10" text:note-class="footnote"><text:note-citation>10</text:note-citation><text:note-body><text:p text:style-name="P36"><text:s/>...так называемый - "переход на личности".</text:p></text:note-body></text:note>.<text:span text:style-name="T1"> Публичный обмен логиками </text:span><text:span text:style-name="T8">может иметь целью:</text:span></text:p>
      <text:p text:style-name="P39"><text:soft-page-break/><text:span text:style-name="T8">А) утвердиться самому в себе в своих изначальных убеждениях</text:span><text:span text:style-name="T8"><text:note text:id="ftn11" text:note-class="footnote"><text:note-citation>11</text:note-citation><text:note-body><text:p text:style-name="P36"><text:s/>Происхождение личных убеждений может быть всяким разным: историческим, культурным, практическим, авторитарным.</text:p></text:note-body></text:note></text:span><text:span text:style-name="T8">. Человеку в принципе очень важно получать подтверждения своей правоты от других людей; от значимых для этого человека людей; от окружающего общества, от которого этот человек зависит;</text:span></text:p>
      <text:p text:style-name="P39"><text:span text:style-name="T8">Б) путём размышлений достичь того или иного результата</text:span><text:span text:style-name="T8"><text:note text:id="ftn12" text:note-class="footnote"><text:note-citation>12</text:note-citation><text:note-body><text:p text:style-name="P36"><text:s/>...то есть, рассмотреть своей мыслью контекстное саморазвитие интересуемого явления.</text:p></text:note-body></text:note></text:span><text:span text:style-name="T8">, заранее который был неизвестен</text:span><text:span text:style-name="T8"><text:note text:id="ftn13" text:note-class="footnote"><text:note-citation>13</text:note-citation><text:note-body><text:p text:style-name="P37"><text:s/>...и для почвы которого вполне было подготовлено глубокое сомнение.</text:p></text:note-body></text:note></text:span><text:span text:style-name="T8">.</text:span></text:p>
      <text:p text:style-name="P40"/>
      <text:p text:style-name="P41">Можно следующими образами рассматривать соотношение понятия и мысли.</text:p>
      <text:p text:style-name="P40">А) У явления есть его понятие, не зависимо от того, что человек об этом думает. От того, как близко в "СВОЁМ понятии" человек приблизился к этому "ОБЪЕКТИВНОМУ понятию", (в процессе познания) зависит успех практики использования человеком этого своего знания о данном явлении. Тогда, разница в понимании разными людьми одного и того-же явления может возникать из-за разности глубины понимания ими данного явления.</text:p>
      <text:p text:style-name="P40">Б) Понятие явления — это целиком порождение головы, как результат отражения данного явления в осознаваемой (через имеющееся знание, полученное предшествующим познанием) практике человека. Независимых от человека понятий явлений в природе — нет. Тогда, разница в понимании того или иного явления у разных людей может основываться на разнице практики употребления данного явления (в практике материальной или идеальной (при построении других умозаключений)), на разнице контекстов.</text:p>
      <text:p text:style-name="P40">У вариантов А) и Б) для ФИЗИКИ может быть такой пример. Когда люди строили дома и рыли водяные каналы, они сообразовывались с понятием о Земле, как о плоской. Практика наблюдений поведения объектов неба и попытки объяснить парадоксы мореплаваний стимулировали научный поиск, в результате которого Земля стала круглой. "Плоский" вариант её понятия в строительстве домов и каналов остался вариантом соответствующего практического понятия, как приближённый частный случай круглой Земли. На каждом этапе развития науки и практики текущее понятие Земли было соответствующем и вполне достаточным для текущего состояния науки и практики. Вариант А) добавляет, что "так идёт бесконечное приближение "человеческого понятия о Земле" к "объективному понятию Земли". Вариант Б) может добавлять по-другому: "человек в своём развитии расширяет и углубляет свои знания о Земле" в том или другом аспекте. То есть, в варианте Б) отсутствует предельная точка "объективного понятия Земли". В варианте А) она есть и к ней идёт бесконечное приближение. В варианте Б) таким образом отсутствует повод для существования Бога, тогда как в варианте А) такой повод есть.</text:p>
      <text:p text:style-name="P40">У вариантов А) и Б) для ПОЛИТИКИ может быть такой пример. А) Человек как будто бы был коммунистом, но вскрылось его объективное понятие, его сущность — он оказался врагом народа. То есть, раньше, когда он выполнял поручения партии, он притворялся и надеялся в перспективе нанести урон народу гораздо больший, чем он принёс пользы. Таких надо истреблять. Б) Человек служит делу коммунизма. В какие-то моменты он может либо сам ошибаться в оценке обстановки, необходимых действий и в своих возможностях, либо его деятельность и пропаганда идёт вразрез интересам обюрократившейся партийной группировки, в которой он вращается. Истребление пассионариев, положительных для построения справедливого гармоничного общества, считается верхом либо глупости, либо предательства. Каждый такой человек — на вес золота и мечталось бы о том, чтобы помимо прочих добродетелей они бы ещё умели сотрудничать друг с другом, тем самым умножая усилия друг друга. <text:s text:c="2"/></text:p>
      <text:p text:style-name="P42"/>
      <text:p text:style-name="P40"/>
      <text:p text:style-name="P40">Ребёнок воспринимает окружающее цельным. Первую ступень разделения можно определить как инстинктивную. Другая ступень — условно-рефлексная: на повторяющееся внешнее воздействие вырабатывается наиболее энерговыгодная реакция. Далее идёт ступень циклического опыта-исследования (Пиаже): условные рефлексы создаются не на внешнее повторение, а на собственную деятельность. Например, на махание рукой получается касание погремушки и её звук. Удовольствием тут (которое есть стимул для повторения) служит обнаружение повторяемости, а не сам акт. Поэтому ожидается, что когда повторяемость вполне обнаружена и к ней происходит привыкание — степень удовольствия снижается. Тут удовольствие происходит от энергетически выгодного переустройства нейронных связей в мозгу.</text:p>
      <text:p text:style-name="P40">В чём ещё эта выгодность может состоять? Например, десять объектов однотипно взаимодействуют с другими десятью объектами. Чтобы это было зафиксировано в опыте может понадобиться опыт наблюдения взаимодействия объекта одной десятки с объектом другой в количестве 100. Более энерговыгодным может представляться определение явления первой десятки, как "принадлежащему классу А", а второй - "к классу Б", после чего определяем их взаимоотношение по имеющемуся знанию "взаимоотношения класса А к классу Б". То есть, вместо 100 актов, имеем 2 акта определения принадлежности к классам и 1 акт извлечения из памяти соотношения пары классов, - получается три акта. Если ИИ днём будет отвечать на вопросы пользователей, а ночью, для оптимизации своих физических ресурсов будет находить, создавать классы своих явлений, то на другой день она будет и более эффективно физически организована (память будет более эффективно использоваться и ресурсы процессора) и более "умно" отвечать на вопросы пользователя. Классификаций одних и тех же явлений может быть несколько, - в зависимости от контекста.</text:p>
      <text:p text:style-name="P39"><text:span text:style-name="T8">Что есть самосознание? Оно, скорее всего, совершенно независимым от кого-то другого быть не может. Человек — общественное существо. </text:span><text:span text:style-name="T1">'</text:span><text:span text:style-name="T8">Общественность</text:span><text:span text:style-name="T1">'</text:span><text:span text:style-name="T8"> человека может быть полово-парной</text:span><text:span text:style-name="T8"><text:note text:id="ftn14" text:note-class="footnote"><text:note-citation>14</text:note-citation><text:note-body><text:p text:style-name="P30">Необходимость спаривания в природе, — тот случай, когда индивидуальность относительно себе подобных необходимо проявляется. Это может быть зародышем или "прототипом" самосознания: однополым надо показать вторичность их места в конкуренции, а противоположный пол надо убедить, что данная особь — единственная в своём роде, которая подходит для спаривания.</text:p></text:note-body></text:note></text:span><text:span text:style-name="T8">, семейной, узко-коллективной, широко-общественной, государственной, общечеловеческой. На каждом таком уровне человек себя может осознавать своеобразным образом. Совокупность таких осознаваний обычно имеет внутри какую-то связность, поэтому вцелом эта</text:span><text:span text:style-name="T1"> </text:span><text:span text:style-name="T8">совокупность может как раз и составлять собственно </text:span><text:span text:style-name="T1">'</text:span><text:span text:style-name="T8">самосознание</text:span><text:span text:style-name="T1">'.</text:span></text:p>
      <text:p text:style-name="P40"/>
      <text:p text:style-name="P4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67cm" fo:margin-bottom="1.037cm" fo:margin-left="2.028cm" fo:margin-right="1.928cm" style:shadow="none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Александр Булгаков</meta:initial-creator>
    <meta:creation-date>2026-04-06T07:40:32.79</meta:creation-date>
    <dc:date>2026-04-28T09:15:08.23</dc:date>
    <dc:creator>Александр Булгаков</dc:creator>
    <meta:editing-duration>P2DT21H31M7S</meta:editing-duration>
    <meta:editing-cycles>166</meta:editing-cycles>
    <meta:generator>OpenOffice/4.1.10$Win32 OpenOffice.org_project/4110m2$Build-9807</meta:generator>
    <meta:document-statistic meta:table-count="0" meta:image-count="1" meta:object-count="0" meta:page-count="15" meta:paragraph-count="78" meta:word-count="7112" meta:character-count="49131"/>
  </office:meta>
</office:document-meta>
</file>